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Google Sans" svg:font-family="'Google Sans', Arial, sans-serif"/>
    <style:font-face style:name="Segoe UI Historic" svg:font-family="'Segoe UI Historic', 'Segoe UI', Helvetica, Arial, sans-serif"/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style:font-name="Times New Roman" fo:font-size="14pt" style:font-size-asian="14pt" style:font-size-complex="14pt"/>
    </style:style>
    <style:style style:name="P2" style:family="paragraph" style:parent-style-name="Standard">
      <style:paragraph-properties fo:line-height="150%" fo:text-align="justify" style:justify-single-word="false"/>
      <style:text-properties style:font-name="Times New Roman" fo:font-size="14pt" style:font-size-asian="14pt" style:font-size-complex="14pt"/>
    </style:style>
    <style:style style:name="P3" style:family="paragraph" style:parent-style-name="Standard">
      <style:paragraph-properties fo:text-align="end" style:justify-single-word="false"/>
      <style:text-properties style:font-name="Times New Roman" fo:font-size="14pt" style:font-size-asian="14pt" style:font-size-complex="14pt"/>
    </style:style>
    <style:style style:name="P4" style:family="paragraph" style:parent-style-name="Standard">
      <style:paragraph-properties fo:line-height="150%" fo:text-align="justify" style:justify-single-word="false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P5" style:family="paragraph" style:parent-style-name="Standard">
      <style:paragraph-properties fo:line-height="150%" fo:text-align="justify" style:justify-single-word="false"/>
      <style:text-properties style:font-name="Times New Roman" fo:font-size="14pt" fo:font-weight="normal" style:font-size-asian="14pt" style:font-weight-asian="normal" style:font-size-complex="14pt" style:font-weight-complex="normal"/>
    </style:style>
    <style:style style:name="P6" style:family="paragraph" style:parent-style-name="Standard">
      <style:paragraph-properties fo:text-align="center" style:justify-single-word="false"/>
      <style:text-properties style:font-name="Times New Roman" fo:font-size="15pt" fo:font-weight="bold" style:font-size-asian="15pt" style:font-weight-asian="bold" style:font-size-complex="15pt" style:font-weight-complex="bold"/>
    </style:style>
    <style:style style:name="P7" style:family="paragraph" style:parent-style-name="Standard">
      <style:paragraph-properties fo:line-height="150%" fo:text-align="justify" style:justify-single-word="false"/>
      <style:text-properties fo:font-variant="normal" fo:text-transform="none" fo:color="#080809" style:font-name="Times New Roman" fo:font-size="14pt" fo:letter-spacing="normal" fo:font-style="normal" fo:font-weight="normal" style:font-size-asian="14pt" style:font-size-complex="14pt"/>
    </style:style>
    <style:style style:name="P8" style:family="paragraph" style:parent-style-name="Standard">
      <style:paragraph-properties fo:line-height="150%" fo:text-align="justify" style:justify-single-word="false"/>
    </style:style>
    <style:style style:name="P9" style:family="paragraph" style:parent-style-name="Standard">
      <style:paragraph-properties fo:margin-left="0cm" fo:margin-right="0cm" fo:orphans="2" fo:widows="2" fo:text-indent="0cm" style:auto-text-indent="false"/>
      <style:text-properties fo:font-variant="normal" fo:text-transform="none" fo:color="#080809" style:font-name="Segoe UI Historic" fo:font-size="15pt" fo:letter-spacing="normal" fo:font-style="normal" fo:font-weight="normal" style:font-size-asian="15pt" style:font-size-complex="15pt"/>
    </style:style>
    <style:style style:name="P10" style:family="paragraph" style:parent-style-name="Standard">
      <style:paragraph-properties fo:margin-left="0cm" fo:margin-right="0cm" fo:line-height="150%" fo:text-align="justify" style:justify-single-word="false" fo:orphans="2" fo:widows="2" fo:text-indent="0cm" style:auto-text-indent="false"/>
      <style:text-properties fo:font-variant="normal" fo:text-transform="none" fo:color="#080809" style:font-name="Times New Roman" fo:font-size="14pt" fo:letter-spacing="normal" fo:font-style="normal" fo:font-weight="normal" style:font-size-asian="14pt" style:font-size-complex="14pt"/>
    </style:style>
    <style:style style:name="P11" style:family="paragraph" style:parent-style-name="Standard">
      <style:paragraph-properties fo:margin-left="0cm" fo:margin-right="0cm" fo:text-align="end" style:justify-single-word="false" fo:orphans="2" fo:widows="2" fo:text-indent="0cm" style:auto-text-indent="false"/>
      <style:text-properties fo:font-variant="normal" fo:text-transform="none" fo:color="#080809" style:font-name="Times New Roman" fo:font-size="14pt" fo:letter-spacing="normal" fo:font-style="normal" fo:font-weight="normal" style:font-size-asian="14pt" style:font-size-complex="14pt"/>
    </style:style>
    <style:style style:name="P12" style:family="paragraph" style:parent-style-name="Standard">
      <style:paragraph-properties fo:margin-left="0cm" fo:margin-right="0cm" fo:line-height="150%" fo:text-align="justify" style:justify-single-word="false" fo:orphans="2" fo:widows="2" fo:text-indent="0cm" style:auto-text-indent="false"/>
      <style:text-properties fo:font-variant="normal" fo:text-transform="none" fo:color="#080809" style:font-name="Times New Roman" fo:font-size="14pt" fo:letter-spacing="normal" fo:font-style="normal" fo:font-weight="bold" style:font-size-asian="14pt" style:font-weight-asian="bold" style:font-size-complex="14pt" style:font-weight-complex="bold"/>
    </style:style>
    <style:style style:name="P13" style:family="paragraph" style:parent-style-name="Standard">
      <style:paragraph-properties fo:margin-left="0cm" fo:margin-right="0cm" fo:line-height="150%" fo:text-align="start" style:justify-single-word="false" fo:orphans="2" fo:widows="2" fo:text-indent="0cm" style:auto-text-indent="false"/>
      <style:text-properties fo:font-variant="normal" fo:text-transform="none" fo:color="#080809" style:font-name="Times New Roman" fo:font-size="14pt" fo:letter-spacing="normal" fo:font-style="normal" fo:font-weight="bold" style:font-size-asian="14pt" style:font-weight-asian="bold" style:font-size-complex="14pt" style:font-weight-complex="bold"/>
    </style:style>
    <style:style style:name="P14" style:family="paragraph" style:parent-style-name="Standard">
      <style:paragraph-properties fo:margin-left="0cm" fo:margin-right="0cm" fo:line-height="150%" fo:text-align="justify" style:justify-single-word="false" fo:orphans="2" fo:widows="2" fo:text-indent="0cm" style:auto-text-indent="false"/>
      <style:text-properties style:font-name="Times New Roman" fo:font-size="14pt" style:font-size-asian="14pt" style:font-size-complex="14pt"/>
    </style:style>
    <style:style style:name="P15" style:family="paragraph" style:parent-style-name="Standard">
      <style:paragraph-properties fo:margin-left="0cm" fo:margin-right="0cm" fo:margin-top="0cm" fo:margin-bottom="0cm" fo:line-height="150%" fo:text-align="justify" style:justify-single-word="false" fo:orphans="2" fo:widows="2" fo:text-indent="0cm" style:auto-text-indent="false" fo:padding="0cm" fo:border="none"/>
      <style:text-properties fo:font-variant="normal" fo:text-transform="none" fo:color="#080809" style:font-name="Times New Roman" fo:font-size="14pt" fo:letter-spacing="normal" fo:font-style="normal" fo:font-weight="normal" style:font-size-asian="14pt" style:font-size-complex="14pt"/>
    </style:style>
    <style:style style:name="T1" style:family="text">
      <style:text-properties style:text-line-through-style="none" style:text-underline-style="none" style:text-blinking="false"/>
    </style:style>
    <style:style style:name="T2" style:family="text">
      <style:text-properties fo:font-variant="normal" fo:text-transform="none" fo:color="#080809" fo:letter-spacing="normal" fo:font-style="normal" fo:font-weight="normal"/>
    </style:style>
    <style:style style:name="T3" style:family="text">
      <style:text-properties fo:font-variant="normal" fo:text-transform="none" fo:color="#080809" style:text-line-through-style="none" style:font-name="Times New Roman" fo:font-size="14pt" fo:letter-spacing="normal" fo:font-style="normal" style:text-underline-style="none" fo:font-weight="normal" style:text-blinking="false" style:font-size-asian="14pt" style:font-weight-asian="normal" style:font-size-complex="14pt" style:font-weight-complex="normal"/>
    </style:style>
    <style:style style:name="T4" style:family="text">
      <style:text-properties fo:font-variant="normal" fo:text-transform="none" fo:color="#080809" style:font-name="Times New Roman" fo:font-size="14pt" fo:letter-spacing="normal" fo:font-style="normal" fo:font-weight="normal" style:font-size-asian="14pt" style:font-size-complex="14pt"/>
    </style:style>
    <style:style style:name="T5" style:family="text">
      <style:text-properties fo:font-variant="normal" fo:text-transform="none" fo:color="#080809" style:font-name="Times New Roman" fo:font-size="14pt" fo:letter-spacing="normal" fo:font-style="normal" fo:font-weight="normal" style:font-size-asian="14pt" style:font-weight-asian="normal" style:font-size-complex="14pt" style:font-weight-complex="normal"/>
    </style:style>
    <style:style style:name="T6" style:family="text">
      <style:text-properties fo:font-variant="normal" fo:text-transform="none" fo:color="#080809" style:font-name="Times New Roman" fo:font-size="14pt" fo:letter-spacing="normal" fo:font-style="normal" fo:font-weight="bold" style:font-size-asian="14pt" style:font-weight-asian="bold" style:font-size-complex="14pt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/>
      <text:p text:style-name="P6">Kőtelek Óvoda Hírei</text:p>
      <text:p text:style-name="P1"/>
      <text:p text:style-name="P3"/>
      <text:p text:style-name="P3"/>
      <text:p text:style-name="P3">,,Ha igazán szereted a természetet, mindenhol</text:p>
      <text:p text:style-name="P11">megtalálod a szépséget.”</text:p>
      <text:p text:style-name="P11"/>
      <text:p text:style-name="P12">Szent György napja az oviban</text:p>
      <text:p text:style-name="P2">A Föld napja és Szent György napja óvodánk Munkatervének <text:s/>kiemelt programjai közé tartozik. Minden évben szerepel fa-illetve virágültetés a tervezett tevékenységeink között, de rendelkezünk zöldséges magaságyással is.</text:p>
      <text:p text:style-name="P2">Kolléganőimmel egész évben igyekszünk környezetünket széppé varázsolni.</text:p>
      <text:p text:style-name="P2">Célunk, hogy a mindennapi tevékenységeinket a környezettudatosság és természet szeretete hassa át. Ezt a <text:span text:style-name="T2">feladatot a családok bevonásával kívánjuk megvalósítani, hiszen a gyermekek szemléletformálásán keresztül a családok mindennapjaiba is értékként jelenik meg környezetünk védelme, szeretete. A fenntartó jóvoltából és a szülők virágfelajánlásának köszönhetően valósulhatott meg óvodánk virágosítása. A kihelyezett teknőket Kriszti óvónéninek köszönhetjük, amelyeket gyönyörű évelő virágokkal ültettünk be. </text:span></text:p>
      <text:p text:style-name="P8"><text:span text:style-name="T4">A virágültetést követően a szülők részt vehettek egy interaktív előadáson </text:span><text:span text:style-name="T6">,, Varázs világ”- a családok és a digitális világ </text:span><text:span text:style-name="T4">címmel. Az előadást az óvodai szociális segítő munkatárs kezdeményezte. </text:span><text:span text:style-name="T3">Az óvodai szociális segítő feladata a gyermekek szociális fejlődésének támogatása, a veszélyeztetettség megelőzése, valamint a családi és óvodai együttműködés segítése egyéni, csoportos és közösségi munkaformákkal</text:span><text:span text:style-name="T5">. A család- és gyermekjóléti központ munkatársaként tanácsadással, mediációval és jelzőrendszeri feladatokkal segíti az óvoda mindennapjait . Idéntől ezt a feladatot Szabó Lívia látja el a településen. A prezentációt követően a</text:span><text:span text:style-name="T4"> szocilis segítő arról beszélgetett a szülőkkel, hogy hogyan használjuk a képernyőt, milyen hatása van ránk és gyermekeinkre nézve. Mindemellett arról is szó volt, hogyan fordíthatjuk előnyünkre a digitális világot, amely elkerülhetetlenül körbe vesz bennünket. A program alkalmat teremtett a szakember és a szülők kapcsolatának megalapozásában.</text:span></text:p>
      <text:p text:style-name="P7"><text:soft-page-break/></text:p>
      <text:p text:style-name="P13">Zöld Óvoda Program</text:p>
      <text:p text:style-name="P10">Madarak és Fák Napja alkalmából 2026. május 6-án Rimòczi Àrpàd madarász látogatott el hozzànk Nagykörűből. A tavalyi bemutatót követően, amely nagyon jól sikerült a gyerekek izgatottan várták a napot. A délelőtt folyamán mindkét csoport gyermekei részesei lehettek a madarak, fák, növények, rovarok felfedezésének. A program során Árpi különféle madárfészkeket, tojàsokat, madártollakat mutatott be gyerekeknek az ovi udvarán. A gyerekek érdeklődve találgatták, vajon melyik madárhoz tartoznak a bemutatt gyűjtemény darabok.A bemutatò után közös sétára mentünk az ovihoz közeli gátra.</text:p>
      <text:p text:style-name="P10">A gyerekek nagyon lelkesek voltak útközben keresgéltek, különböző kincseket gyűjtöttek ( fészek, vadalma, vadviràgok, tojások) össze Árpi bácsival. </text:p>
      <text:p text:style-name="P10">Àrpi bácsi madarakat is fotòzott útközben kamerájával amit nagyon közelről megtekinthettünk mi is. A gyerekek távcsövekkel kémlelhették a természet csodáit.</text:p>
      <text:p text:style-name="P14"><text:span text:style-name="T2">A séta nagyon jò hangulatba telt, rengeteg élménnyel gazdagodtunk ezen a szép délelőttön. Árpád természet iránti szeretete és csodálata példaértékű minden gyermek és felnőtt számára. </text:span></text:p>
      <text:p text:style-name="P14"><text:span text:style-name="T2"/></text:p>
      <text:p text:style-name="P4"><text:span text:style-name="T1">Anyák napi ünnepség</text:span></text:p>
      <text:p text:style-name="P5"><text:span text:style-name="T1">Április 29-én nagy szeretettel vártuk az óvodás gyermekek anyukáját, nagymamáját a megrendezésre kerülő anyák napi ünnepségre. A gyerekek versekkel, dalokkal, tánccal köszöntötték a meghívottakat. Az ünnepség meghitt hangulatban telt a gyerekek az anyukáikkal és nagymamáikkal boldogan tértek haza.</text:span></text:p>
      <text:p text:style-name="P5"><text:span text:style-name="T1"><text:s/></text:span></text:p>
      <text:p text:style-name="P5"><text:span text:style-name="T1"/></text:p>
      <text:p text:style-name="P5"><text:span text:style-name="T1"/></text:p>
      <text:p text:style-name="P2"/>
      <text:p text:style-name="P15"><text:span text:style-name="T1"/></text:p>
      <text:p text:style-name="P2"/>
      <text:p text:style-name="Standard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Google Sans" svg:font-family="'Google Sans', Arial, sans-serif"/>
    <style:font-face style:name="Segoe UI Historic" svg:font-family="'Segoe UI Historic', 'Segoe UI', Helvetica, Arial, sans-serif"/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hu" fo:country="HU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hu" fo:country="HU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Ani </meta:initial-creator>
    <meta:creation-date>2026-05-11T06:49:07.43</meta:creation-date>
    <dc:date>2026-05-11T12:17:36.57</dc:date>
    <dc:creator>Ani </dc:creator>
    <meta:editing-duration>PT4H48M59S</meta:editing-duration>
    <meta:editing-cycles>7</meta:editing-cycles>
    <meta:generator>OpenOffice/4.1.15$Win32 OpenOffice.org_project/4115m2$Build-9813</meta:generator>
    <meta:document-statistic meta:table-count="0" meta:image-count="0" meta:object-count="0" meta:page-count="2" meta:paragraph-count="16" meta:word-count="423" meta:character-count="3301"/>
  </office:meta>
</office:document-meta>
</file>